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8.533,3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8.533,37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7.717,0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7.717,02</text:p>
            <text:p text:style-name="P8"/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2.756,4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2.756,43</text:p>
            <text:p text:style-name="P8"/>
          </table:table-cell>
        </table:table-row>
        <table:table-row>
          <table:table-cell table:style-name="Tabla1.A2" office:value-type="string">
            <text:p text:style-name="P7">R10092020-000015 - Mortadela Especial Alibal 10 Und X 1 Kg<text:line-break/>Mortadela bulto</text:p>
          </table:table-cell>
          <table:table-cell table:style-name="Tabla1.A2" office:value-type="string">
            <text:p text:style-name="P8">25.283,0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5.283,0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4.289,8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4.289,8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5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9/2026</text:p>
          </table:table-cell>
        </table:table-row>
      </table:table>
      <text:p text:style-name="P13">*181679*</text:p>
      <text:p text:style-name="P12">18167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2T15:03:0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