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518,20</text:p>
          </table:table-cell>
          <table:table-cell table:style-name="Tabla1.A2" office:value-type="string">
            <text:p text:style-name="P8">36.3</text:p>
          </table:table-cell>
          <table:table-cell table:style-name="Tabla1.D2" office:value-type="string">
            <text:p text:style-name="P8">91.410,59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175,12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5.875,60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8.533,3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8.533,3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5.819,5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5.819,5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75*</text:p>
      <text:p text:style-name="P12">1816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7:17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