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7.527,73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15.055,4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5.055,4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5.055,4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INVERSIONES MARYROD C.A</text:p>
          </table:table-cell>
        </table:table-row>
        <table:table-row>
          <table:table-cell table:style-name="Tabla2.A1" office:value-type="string">
            <text:p text:style-name="P10">J500869584</text:p>
          </table:table-cell>
        </table:table-row>
        <table:table-row>
          <table:table-cell table:style-name="Tabla2.A1" office:value-type="string">
            <text:p text:style-name="P10">AV INTERCOMUNAL GUATIRE  LA ROSA LA ROSA CON CALLE CARDONAL LOCAL NRO GALPON 2 SECTOR LAS CASITAS GUATIRE</text:p>
          </table:table-cell>
        </table:table-row>
        <table:table-row>
          <table:table-cell table:style-name="Tabla2.A1" office:value-type="string">
            <text:p text:style-name="P10">04242613838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2092020-000336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3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0/09/2026</text:p>
          </table:table-cell>
        </table:table-row>
      </table:table>
      <text:p text:style-name="P13">*181662*</text:p>
      <text:p text:style-name="P12">18166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1T11:39:4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