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5.740,92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1.481,8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1.481,8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1.481,8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PASTELERIA Y HELADERIA VICTOIRE 23 CA</text:p>
          </table:table-cell>
        </table:table-row>
        <table:table-row>
          <table:table-cell table:style-name="Tabla2.A1" office:value-type="string">
            <text:p text:style-name="P10">J413151944</text:p>
          </table:table-cell>
        </table:table-row>
        <table:table-row>
          <table:table-cell table:style-name="Tabla2.A1" office:value-type="string">
            <text:p text:style-name="P10">AV LAS PALMAS EDIF SOCAMARA PISO PB LOCAL 3 URB  LAS PALMAS CARACAS DTTO CAPITAL</text:p>
          </table:table-cell>
        </table:table-row>
        <table:table-row>
          <table:table-cell table:style-name="Tabla2.A1" office:value-type="string">
            <text:p text:style-name="P10">04264881536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0062024-005131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2*</text:p>
      <text:p text:style-name="P12">18163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1:57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