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0022024-000118 - Cajas de 360 Huevos Extra Grandes</text:p>
          </table:table-cell>
          <table:table-cell table:style-name="Tabla1.A2" office:value-type="string">
            <text:p text:style-name="P8">56.739,17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6.739,1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6.739,1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6.739,1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7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9/2026</text:p>
          </table:table-cell>
        </table:table-row>
      </table:table>
      <text:p text:style-name="P13">*181597*</text:p>
      <text:p text:style-name="P12">18159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3T17:05:4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