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55.416,67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55.416,67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55.416,67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55.416,67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504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8/08/2026</text:p>
          </table:table-cell>
        </table:table-row>
      </table:table>
      <text:p text:style-name="P13">*181524*</text:p>
      <text:p text:style-name="P12">181524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31T17:01:17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