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50.218,45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100.436,9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00.436,9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00.436,9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4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2/08/2026</text:p>
          </table:table-cell>
        </table:table-row>
      </table:table>
      <text:p text:style-name="P13">*181461*</text:p>
      <text:p text:style-name="P12">18146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2T14:38:5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