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9.916,9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9.916,9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49.916,9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49.916,9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3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21/08/2026</text:p>
          </table:table-cell>
        </table:table-row>
      </table:table>
      <text:p text:style-name="P13">*181455*</text:p>
      <text:p text:style-name="P12">18145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21T17:26:2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