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4.882,3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882,35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6.694,8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6.694,80</text:p>
            <text:p text:style-name="P8"/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86,45</text:p>
          </table:table-cell>
          <table:table-cell table:style-name="Tabla1.A2" office:value-type="string">
            <text:p text:style-name="P8">52.1</text:p>
          </table:table-cell>
          <table:table-cell table:style-name="Tabla1.D2" office:value-type="string">
            <text:p text:style-name="P8">113.913,86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892,00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8.920,0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04.411,0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04.411,0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9*</text:p>
      <text:p text:style-name="P12">18141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4:36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