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55.1</text:p>
          </table:table-cell>
          <table:table-cell table:style-name="Tabla1.D2" office:value-type="string">
            <text:p text:style-name="P8">127.402,46</text:p>
            <text:p text:style-name="P8"/>
          </table:table-cell>
        </table:table-row>
        <table:table-row>
          <table:table-cell table:style-name="Tabla1.A2" office:value-type="string">
            <text:p text:style-name="P7">R24012023-000104 - Mortadela Especial PTM 10 Und x 1Kg</text:p>
          </table:table-cell>
          <table:table-cell table:style-name="Tabla1.A2" office:value-type="string">
            <text:p text:style-name="P8">32.633,7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633,79</text:p>
            <text:p text:style-name="P8"/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29.440,01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58.880,0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8.916,2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8.916,2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6*</text:p>
      <text:p text:style-name="P12">18140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6:19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