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23.8</text:p>
          </table:table-cell>
          <table:table-cell table:style-name="Tabla1.D2" office:value-type="string">
            <text:p text:style-name="P8">54.975,78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51.760,45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51.760,4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6.736,2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6.736,2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7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7/08/2026</text:p>
          </table:table-cell>
        </table:table-row>
      </table:table>
      <text:p text:style-name="P13">*181391*</text:p>
      <text:p text:style-name="P12">18139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8T12:25:5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