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09,91</text:p>
          </table:table-cell>
          <table:table-cell table:style-name="Tabla1.A2" office:value-type="string">
            <text:p text:style-name="P8">26.3</text:p>
          </table:table-cell>
          <table:table-cell table:style-name="Tabla1.D2" office:value-type="string">
            <text:p text:style-name="P8">60.750,55</text:p>
            <text:p text:style-name="P8"/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47.897,73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47.897,7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08.648,2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08.648,2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6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80*</text:p>
      <text:p text:style-name="P12">18138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5:52:3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