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44.722,14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89.444,2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89.444,2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89.444,2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3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4/08/2026</text:p>
          </table:table-cell>
        </table:table-row>
      </table:table>
      <text:p text:style-name="P13">*181354*</text:p>
      <text:p text:style-name="P12">18135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4T15:09:5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