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7.806,43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95.612,8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95.612,8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95.612,8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3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4/08/2026</text:p>
          </table:table-cell>
        </table:table-row>
      </table:table>
      <text:p text:style-name="P13">*181350*</text:p>
      <text:p text:style-name="P12">18135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4T12:58:4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