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28.979,5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8.979,5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.979,5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.979,5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ANAIS DEL CARMEN TRUJILLO CARTAGENA</text:p>
          </table:table-cell>
        </table:table-row>
        <table:table-row>
          <table:table-cell table:style-name="Tabla2.A1" office:value-type="string">
            <text:p text:style-name="P10">V-19019402</text:p>
          </table:table-cell>
        </table:table-row>
        <table:table-row>
          <table:table-cell table:style-name="Tabla2.A1" office:value-type="string">
            <text:p text:style-name="P10">CALLE PRINCIPAL CASA NRO S/N CASERIO YAGUAPITA CAUCAGUA</text:p>
          </table:table-cell>
        </table:table-row>
        <table:table-row>
          <table:table-cell table:style-name="Tabla2.A1" office:value-type="string">
            <text:p text:style-name="P10">04127144015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30042022-002989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9*</text:p>
      <text:p text:style-name="P12">18130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5:34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