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46.65</text:p>
          </table:table-cell>
          <table:table-cell table:style-name="Tabla1.D2" office:value-type="string">
            <text:p text:style-name="P8">105.435,5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5.435,5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5.435,5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INVERSIONES GRESAN. GRESAMCA. C.A</text:p>
          </table:table-cell>
        </table:table-row>
        <table:table-row>
          <table:table-cell table:style-name="Tabla2.A1" office:value-type="string">
            <text:p text:style-name="P10">J 306723412</text:p>
          </table:table-cell>
        </table:table-row>
        <table:table-row>
          <table:table-cell table:style-name="Tabla2.A1" office:value-type="string">
            <text:p text:style-name="P10">AV NORTE CON AVENIDA OESTE LOCAL COMERCIAL URB PARCELAMIENTO LA VAQUERA GUARENAS MIRANDA ZONA POSTAL 1220</text:p>
          </table:table-cell>
        </table:table-row>
        <table:table-row>
          <table:table-cell table:style-name="Tabla2.A1" office:value-type="string">
            <text:p text:style-name="P10">04241130709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9072022-003179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4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62*</text:p>
      <text:p text:style-name="P12">18126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7T10:56:0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