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5.492,29</text:p>
          </table:table-cell>
          <table:table-cell table:style-name="Tabla1.A2" office:value-type="string">
            <text:p text:style-name="P8">200</text:p>
          </table:table-cell>
          <table:table-cell table:style-name="Tabla1.D2" office:value-type="string">
            <text:p text:style-name="P8">7.098.458,8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7.098.458,8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7.098.458,8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28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42*</text:p>
      <text:p text:style-name="P12">181242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6T15:25:43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