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0,14</text:p>
          </table:table-cell>
          <table:table-cell table:style-name="Tabla1.A2" office:value-type="string">
            <text:p text:style-name="P8">88.4</text:p>
          </table:table-cell>
          <table:table-cell table:style-name="Tabla1.D2" office:value-type="string">
            <text:p text:style-name="P8">199.796,49</text:p>
            <text:p text:style-name="P8"/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0.424,4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0.424,42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4.876,6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4.876,6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5.097,5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5.097,5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2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40*</text:p>
      <text:p text:style-name="P12">18124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1:37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