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DISTRIBUIDORA DAC 109 CA</text:p>
          </table:table-cell>
        </table:table-row>
        <table:table-row>
          <table:table-cell table:style-name="Tabla2.A1" office:value-type="string">
            <text:p text:style-name="P10">J297714090</text:p>
          </table:table-cell>
        </table:table-row>
        <table:table-row>
          <table:table-cell table:style-name="Tabla2.A1" office:value-type="string">
            <text:p text:style-name="P10">CTRA PANAMERICANA KM 15 LOCAL GALPON S/N URB LAROSALEDA SUR SAN ANTONIO DE LOS ALTOS MIRANDA.</text:p>
          </table:table-cell>
        </table:table-row>
        <table:table-row>
          <table:table-cell table:style-name="Tabla2.A1" office:value-type="string">
            <text:p text:style-name="P10">0414230876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5082026-006355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7*</text:p>
      <text:p text:style-name="P12">18123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1:07:1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