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7122023-000117 - Pierna de Cerdo 96%  12x800 gr</text:p>
          </table:table-cell>
          <table:table-cell table:style-name="Tabla1.A2" office:value-type="string">
            <text:p text:style-name="P8">53.624,3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3.624,32</text:p>
            <text:p text:style-name="P8"/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271,04</text:p>
          </table:table-cell>
          <table:table-cell table:style-name="Tabla1.A2" office:value-type="string">
            <text:p text:style-name="P8">21</text:p>
          </table:table-cell>
          <table:table-cell table:style-name="Tabla1.D2" office:value-type="string">
            <text:p text:style-name="P8">26.691,8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0.316,1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0.316,1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8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196*</text:p>
      <text:p text:style-name="P12">18119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2:29:3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