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5 - Mortadela Especial Punta Del Monte 500 Gramos<text:line-break/>Bulto 20 Und X 500Gr</text:p>
          </table:table-cell>
          <table:table-cell table:style-name="Tabla1.A2" office:value-type="string">
            <text:p text:style-name="P8">32.879,21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2.879,21</text:p>
            <text:p text:style-name="P8"/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673,17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6.731,7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9.610,9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9.610,9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6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81*</text:p>
      <text:p text:style-name="P12">18118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3T15:46:3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