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9092020-000023 - Higado de Pollo</text:p>
          </table:table-cell>
          <table:table-cell table:style-name="Tabla1.A2" office:value-type="string">
            <text:p text:style-name="P8">1.138,16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11.381,5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.381,5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.381,5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6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77*</text:p>
      <text:p text:style-name="P12">18117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7:24:1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