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0022024-000118 - Cajas de 360 Huevos Extra Grandes</text:p>
          </table:table-cell>
          <table:table-cell table:style-name="Tabla1.A2" office:value-type="string">
            <text:p text:style-name="P8">33.553,67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3.553,6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3.553,6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3.553,6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1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28*</text:p>
      <text:p text:style-name="P12">18112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4:53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