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29,45</text:p>
          </table:table-cell>
          <table:table-cell table:style-name="Tabla1.A2" office:value-type="string">
            <text:p text:style-name="P8">31.2</text:p>
          </table:table-cell>
          <table:table-cell table:style-name="Tabla1.D2" office:value-type="string">
            <text:p text:style-name="P8">69.558,99</text:p>
            <text:p text:style-name="P8"/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29.825,48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9.825,4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99.384,4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99.384,4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1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0/07/2026</text:p>
          </table:table-cell>
        </table:table-row>
      </table:table>
      <text:p text:style-name="P13">*181122*</text:p>
      <text:p text:style-name="P12">18112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0T12:22:3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