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14072022-000102 - Mortadela Especial Alibal 20Und x 500gr</text:p>
          </table:table-cell>
          <table:table-cell table:style-name="Tabla1.A2" office:value-type="string">
            <text:p text:style-name="P8">24.538,92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24.538,92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24.538,92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24.538,92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742109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30/07/2026</text:p>
          </table:table-cell>
        </table:table-row>
      </table:table>
      <text:p text:style-name="P13">*181121*</text:p>
      <text:p text:style-name="P12">181121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7-30T11:33:23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