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0022024-000118 - Cajas de 360 Huevos Extra Grandes</text:p>
          </table:table-cell>
          <table:table-cell table:style-name="Tabla1.A2" office:value-type="string">
            <text:p text:style-name="P8">31.257,51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1.257,5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1.257,5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1.257,5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0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14*</text:p>
      <text:p text:style-name="P12">18111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7:00:0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