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19092020-000018 - Cajas de 360 Tipo A Jumbos</text:p>
          </table:table-cell>
          <table:table-cell table:style-name="Tabla1.A2" office:value-type="string">
            <text:p text:style-name="P8">32.745,96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32.745,96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32.745,96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32.745,96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742093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9/07/2026</text:p>
          </table:table-cell>
        </table:table-row>
      </table:table>
      <text:p text:style-name="P13">*181104*</text:p>
      <text:p text:style-name="P12">181104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7-29T14:12:42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