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25,24</text:p>
          </table:table-cell>
          <table:table-cell table:style-name="Tabla1.A2" office:value-type="string">
            <text:p text:style-name="P8">47.9</text:p>
          </table:table-cell>
          <table:table-cell table:style-name="Tabla1.D2" office:value-type="string">
            <text:p text:style-name="P8">106.588,85</text:p>
            <text:p text:style-name="P8"/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29.769,0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9.769,06</text:p>
            <text:p text:style-name="P8"/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4.492,49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4.492,4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60.850,4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60.850,4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09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7/2026</text:p>
          </table:table-cell>
        </table:table-row>
      </table:table>
      <text:p text:style-name="P13">*181102*</text:p>
      <text:p text:style-name="P12">18110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29T13:45:0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