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COMERCIALIZADORA EL RINCON DE CHUCHA 1929 C.A</text:p>
          </table:table-cell>
        </table:table-row>
        <table:table-row>
          <table:table-cell table:style-name="Tabla2.A1" office:value-type="string">
            <text:p text:style-name="P10">J-501047740</text:p>
          </table:table-cell>
        </table:table-row>
        <table:table-row>
          <table:table-cell table:style-name="Tabla2.A1" office:value-type="string">
            <text:p text:style-name="P10">CALLE COMERCIO CASA EL RINCON DE CHUCHA NRO 142 ZONA CAUCAGUA MIRANDA</text:p>
          </table:table-cell>
        </table:table-row>
        <table:table-row>
          <table:table-cell table:style-name="Tabla2.A1" office:value-type="string">
            <text:p text:style-name="P10">0412964833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4012024-004684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(PROV181481)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81*</text:p>
      <text:p text:style-name="P12">1814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5:43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